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 svg:font-family="'Times New Roman'" style:font-family-generic="roman" style:font-pitch="variable"/>
  </office:font-face-decls>
  <office:automatic-styles>
    <style:style style:name="P1" style:family="paragraph" style:parent-style-name="Standard">
      <style:paragraph-properties fo:text-align="center" style:justify-single-word="false"/>
      <style:text-properties fo:font-size="15pt" fo:font-weight="bold" style:font-size-asian="15pt" style:font-weight-asian="bold" style:font-size-complex="15pt" style:font-weight-complex="bold"/>
    </style:style>
    <style:style style:name="P2" style:family="paragraph" style:parent-style-name="Standard">
      <style:paragraph-properties fo:text-align="start" style:justify-single-word="false"/>
      <style:text-properties fo:font-size="13pt" fo:font-weight="bold" style:font-size-asian="13pt" style:font-weight-asian="bold" style:font-size-complex="13pt" style:font-weight-complex="bold"/>
    </style:style>
    <style:style style:name="P3" style:family="paragraph" style:parent-style-name="Standard">
      <style:paragraph-properties fo:text-align="start" style:justify-single-word="false"/>
      <style:text-properties fo:font-size="10pt" fo:font-weight="normal" style:font-size-asian="10pt" style:font-weight-asian="normal" style:font-size-complex="10pt" style:font-weight-complex="normal"/>
    </style:style>
    <style:style style:name="P4" style:family="paragraph" style:parent-style-name="Standard">
      <style:paragraph-properties fo:text-align="start" style:justify-single-word="false"/>
      <style:text-properties fo:font-size="10pt" fo:font-weight="bold" style:font-size-asian="10pt" style:font-weight-asian="bold" style:font-size-complex="10pt" style:font-weight-complex="bold"/>
    </style:style>
    <style:style style:name="P5" style:family="paragraph" style:parent-style-name="Standard">
      <style:paragraph-properties fo:text-align="start" style:justify-single-word="false"/>
      <style:text-properties fo:font-size="10pt" fo:font-weight="bold" officeooo:rsid="001b3bf5" officeooo:paragraph-rsid="001b3bf5" style:font-size-asian="10pt" style:font-weight-asian="bold" style:font-size-complex="10pt" style:font-weight-complex="bold"/>
    </style:style>
    <style:style style:name="T1" style:family="text">
      <style:text-properties officeooo:rsid="001b3bf5"/>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Behandlungsvertrag</text:p>
      <text:p text:style-name="P2"/>
      <text:p text:style-name="P3">Zwischen</text:p>
      <text:p text:style-name="P3"/>
      <text:p text:style-name="P3">Name/ Vorname (nachfolgend Klient/ in benannt)</text:p>
      <text:p text:style-name="P3"/>
      <text:p text:style-name="P3">geb. am</text:p>
      <text:p text:style-name="P3"/>
      <text:p text:style-name="P3">wohnhaft in (Straße, Nr.)<text:tab/><text:tab/><text:tab/><text:tab/>PLZ/ Ort</text:p>
      <text:p text:style-name="P3"/>
      <text:p text:style-name="P3">Tel. </text:p>
      <text:p text:style-name="P3"/>
      <text:p text:style-name="P3">Beruf</text:p>
      <text:p text:style-name="P3"/>
      <text:p text:style-name="P3">und der psychotherapeutischen Heilpraxis - Katja Horn, Heilpraktikerin für Psychotherapie,</text:p>
      <text:p text:style-name="P3">zugelassen nach dem Heilpraktiker Gesetz (HPG).</text:p>
      <text:p text:style-name="P3"/>
      <text:p text:style-name="P4">METANOIA</text:p>
      <text:p text:style-name="P4">Heilpraktikerin für Psychotherapie</text:p>
      <text:p text:style-name="P4">Katja Horn</text:p>
      <text:p text:style-name="P5">Krankenhausstraße 15b</text:p>
      <text:p text:style-name="P4">019<text:span text:style-name="T1">68 Senftenberg</text:span></text:p>
      <text:p text:style-name="P4"/>
      <text:p text:style-name="P3">wird folgender Behandlungsvertrag abgeschlossen:</text:p>
      <text:p text:style-name="P3"/>
      <text:p text:style-name="P4">§ 1 Vertragsgegenstand</text:p>
      <text:p text:style-name="P3">Der/ die Klient/ in nimmt in dieser Praxis eine psychotherapeutische Behandlung in Anspruch - in Form einer Einzel - oder Gruppentherapie - einschließlich der dazu notwendigen diagnostischen Verfahren. Der/ die Klient/ in ist darüber aufgeklärt, dass die Psychotherapie keine körperliche Untersuchung und Behandlung durch einen Arzt ersetzt und dass er/ sie bei Beschwerden mit Krankheitswert aufgefordert ist, sich in die Behandlung eines Arztes zu begeben.</text:p>
      <text:p text:style-name="P3"/>
      <text:p text:style-name="P4">§ 2 Honorar, Behandlungsdauer, Kostenerstattung durch Leistungsträger</text:p>
      <text:p text:style-name="P3">Der/ die Klient/ in bezahlt an die Praxis für Psychotherapie die anfallende Honorarrechnung in Höhe von <text:span text:style-name="T1">75</text:span>€ pro Stunde à 60 Minuten, 250€ für eine Gewichtsreduktion und 400€ für eine Rauchentwöhnung.</text:p>
      <text:p text:style-name="P3">Als Privatklient/ in ist er/ sie darüber informiert, dass in der Praxis für Psychotherapie nach dem HPG generell keine Zulassung zu gesetzlichen Krankenkassen und Beihilfestellen besteht. Der/ die Klient/ in leitet eigenverantwortlich das Kostenerstattungsverfahren mit einem möglichen Kostenträger ein und informiert sich über Genehmigungsverfahren.</text:p>
      <text:p text:style-name="P3">Die Praxis für Psychotherapie wirkt dahingehend daran mit, dass bei Bedarf <text:s/>Gutachten und Abrechnungen nach dem GebüH erstellt werden.</text:p>
      <text:p text:style-name="P3">Eine Nichterstattung oder nur Teilerstattung von einem Kostenträger (Privatkrankenkassen) hat keinen Einfluss auf die vereinbarte Kostenforderung der Praxis für Psychotherapie.</text:p>
      <text:p text:style-name="P3"/>
      <text:p text:style-name="P4">§ 3 Kündigung</text:p>
      <text:p text:style-name="P3">Der abgeschlossene Behandlungsvertrag kann jederzeit, ohne dass es einer Begründung bedarf, mit einer Frist von zwei Wochen gekündigt werden.</text:p>
      <text:p text:style-name="P3"/>
      <text:p text:style-name="P4">§ 4 Ausfallhonorar</text:p>
      <text:p text:style-name="P4"/>
      <text:p text:style-name="P3">Bei nicht in Anspruch genommen, fest vereinbarten Behandlungsterminen schuldet der Klient der Praxis für Psychotherapie ein Ausfallhonorar in Höhe von 50% der Gesamtgebühr.</text:p>
      <text:p text:style-name="P3">Der Ausfallbetrag ist sofort ohne Frist zahlbar. Die vorstehende Zahlungsverpflichtung tritt nicht ein, wenn der Klient zwei Werktage vor dem vereinbarten Termin absagt oder ohne sein Verschulden, z. B. im Falle einer Erkrankung oder eines Unfalls, am Erscheinen verhindert ist.</text:p>
      <text:p text:style-name="P3"/>
      <text:p text:style-name="P4">§ 5 Diverses</text:p>
      <text:p text:style-name="P3">Die Praxis für Psychotherapie unterliegt der Schweigepflicht und muss für den Fall der Auskunftserteilung an Kostenträger oder familiäre Bezugspersonen von dieser Schweigepflicht schriftlich durch den Klienten entbunden werden.</text:p>
      <text:p text:style-name="P3"/>
      <text:p text:style-name="P3"/>
      <text:p text:style-name="P3">Ort, Datum<text:tab/><text:tab/><text:tab/> <text:s text:c="5"/>Unterschrift Klient/ in<text:tab/><text:tab/><text:tab/> <text:s text:c="18"/>Unterschrift Heilpraktikerin</text:p>
      <text:p text:style-name="P4"/>
      <text:p text:style-name="P4"><text:soft-page-break/></text:p>
      <text:p text:style-name="P3"/>
      <text:p text:style-name="P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 svg:font-family="'Times New Roman'" style:font-family-generic="roman"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Times New Roman" fo:font-size="12pt" fo:language="de" fo:country="DE" style:letter-kerning="true" style:font-name-asian="SimSun" style:font-size-asian="12pt" style:language-asian="zh" style:country-asian="CN" style:font-name-complex="Mang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Times New Roman" fo:font-size="12pt" fo:language="de" fo:country="DE" style:letter-kerning="true" style:font-name-asian="SimSun" style:font-size-asian="12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Arial" fo:font-family="Arial" style:font-family-generic="swiss" style:font-pitch="variable" fo:font-size="14pt" style:font-name-asian="Microsoft YaHei"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Katja Horn</meta:initial-creator>
    <meta:creation-date>2014-01-03T12:29:38.84</meta:creation-date>
    <dc:date>2026-04-11T14:26:41.313954900</dc:date>
    <meta:editing-duration>PT33M55S</meta:editing-duration>
    <meta:editing-cycles>5</meta:editing-cycles>
    <meta:generator>LibreOffice/25.8.5.1$Windows_X86_64 LibreOffice_project/cde5f182e321816108385dd3739c4295be919062</meta:generator>
    <meta:document-statistic meta:table-count="0" meta:image-count="0" meta:object-count="0" meta:page-count="2" meta:paragraph-count="30" meta:word-count="363" meta:character-count="2762" meta:non-whitespace-character-count="2395"/>
  </office:meta>
</office:document-meta>
</file>